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list text:style-name="Numbering_20_1" text:continue-numbering="false">
        <text:list-item>
          <text:p text:style-name="Numbering_20_1_Content_First"> Interim Report: </text:p>
        </text:list-item>
        <text:list-item>
          <text:p text:style-name="Numbering_20_1_Content"> Interim Presentation: <text:a xlink:type="simple" xlink:href="https://www.eps2023-wiki1.dee.isep.ipp.pt/lib/exe/fetch.php?media=interim_presentation_team_1.pdf" text:style-name="Internet_20_link" text:visited-style-name="Visited_20_Internet_20_Link"> PDF</text:a></text:p>
        </text:list-item>
        <text:list-item>
          <text:p text:style-name="Numbering_20_1_Content"> Flyer: <text:a xlink:type="simple" xlink:href="https://www.eps2023-wiki1.dee.isep.ipp.pt/lib/exe/fetch.php?media=flyer_team_1.pdf" text:style-name="Internet_20_link" text:visited-style-name="Visited_20_Internet_20_Link">PDF</text:a></text:p>
        </text:list-item>
        <text:list-item>
          <text:p text:style-name="Numbering_20_1_Content"> Leaflet: <text:a xlink:type="simple" xlink:href="https://www.eps2023-wiki1.dee.isep.ipp.pt/lib/exe/fetch.php?media=leaflet_team_1.pdf" text:style-name="Internet_20_link" text:visited-style-name="Visited_20_Internet_20_Link">PDF</text:a></text:p>
        </text:list-item>
        <text:list-item>
          <text:p text:style-name="Numbering_20_1_Content"> List of Materials &amp; Components:  </text:p>
          <text:list text:style-name="List_20_1">
            <text:list-item>
              <text:p text:style-name="List_20_1_Content"> <text:a xlink:type="simple" xlink:href="https://www.eps2023-wiki1.dee.isep.ipp.pt/lib/exe/fetch.php?media=material_list_amplea_.pdf" text:style-name="Internet_20_link" text:visited-style-name="Visited_20_Internet_20_Link">PDF</text:a> </text:p>
            </text:list-item>
            <text:list-item>
              <text:p text:style-name="List_20_1_Content"> <text:a xlink:type="simple" xlink:href="https://www.eps2023-wiki1.dee.isep.ipp.pt/lib/exe/fetch.php?media=material_list.pdf" text:style-name="Internet_20_link" text:visited-style-name="Visited_20_Internet_20_Link">PDF</text:a></text:p>
            </text:list-item>
          </text:list>
        </text:list-item>
        <text:list-item>
          <text:p text:style-name="Numbering_20_1_Content"> 3D model video: <text:a xlink:type="simple" xlink:href="https://www.eps2023-wiki1.dee.isep.ipp.pt/lib/exe/fetch.php?media=3d_model_video_group_1.mp4" text:style-name="Internet_20_link" text:visited-style-name="Visited_20_Internet_20_Link">MP4</text:a></text:p>
        </text:list-item>
        <text:list-item>
          <text:p text:style-name="Numbering_20_1_Content"> Drawings: <text:a xlink:type="simple" xlink:href="https://www.eps2023-wiki1.dee.isep.ipp.pt/lib/exe/fetch.php?media=amplea_sketch_to_prototype.pdf" text:style-name="Internet_20_link" text:visited-style-name="Visited_20_Internet_20_Link">PDF</text:a></text:p>
        </text:list-item>
        <text:list-item>
          <text:p text:style-name="Numbering_20_1_Content"> Packaging: <text:a xlink:type="simple" xlink:href="https://www.eps2023-wiki1.dee.isep.ipp.pt/lib/exe/fetch.php?media=template.pdf" text:style-name="Internet_20_link" text:visited-style-name="Visited_20_Internet_20_Link">PDF</text:a> <text:a xlink:type="simple" xlink:href="https://www.eps2023-wiki1.dee.isep.ipp.pt/lib/exe/fetch.php?media=packaging.pdf" text:style-name="Internet_20_link" text:visited-style-name="Visited_20_Internet_20_Link">PDF</text:a></text:p>
        </text:list-item>
        <text:list-item>
          <text:p text:style-name="Numbering_20_1_Content"> Simulation files of the two Amplea versions (please do not open them at the same time since some parts have the same name):   </text:p>
          <text:list text:style-name="List_20_1">
            <text:list-item>
              <text:p text:style-name="List_20_1_Content"> <text:a xlink:type="simple" xlink:href="https://www.eps2023-wiki1.dee.isep.ipp.pt/lib/exe/fetch.php?media=final_design_amplea_version_a.rar" text:style-name="Internet_20_link" text:visited-style-name="Visited_20_Internet_20_Link">RAR</text:a>  </text:p>
            </text:list-item>
            <text:list-item>
              <text:p text:style-name="List_20_1_Content"> <text:a xlink:type="simple" xlink:href="https://www.eps2023-wiki1.dee.isep.ipp.pt/lib/exe/fetch.php?media=final_design_amplea_version_b.rar" text:style-name="Internet_20_link" text:visited-style-name="Visited_20_Internet_20_Link">RAR</text:a></text:p>
            </text:list-item>
            <text:list-item>
              <text:p text:style-name="List_20_1_Content"> <text:a xlink:type="simple" xlink:href="https://www.eps2023-wiki1.dee.isep.ipp.pt/lib/exe/fetch.php?media=report_stress_analysis_desk.pdf" text:style-name="Internet_20_link" text:visited-style-name="Visited_20_Internet_20_Link">PDF</text:a></text:p>
            </text:list-item>
            <text:list-item>
              <text:p text:style-name="List_20_1_Content"> <text:a xlink:type="simple" xlink:href="https://www.eps2023-wiki1.dee.isep.ipp.pt/lib/exe/fetch.php?media=report_stress_analysis_rails.pdf" text:style-name="Internet_20_link" text:visited-style-name="Visited_20_Internet_20_Link">PDF</text:a></text:p>
            </text:list-item>
          </text:list>
        </text:list-item>
        <text:list-item>
          <text:p text:style-name="Numbering_20_1_Content"> Final Report:</text:p>
        </text:list-item>
        <text:list-item>
          <text:p text:style-name="Numbering_20_1_Content"> Final Presentation: <text:a xlink:type="simple" xlink:href="https://www.eps2023-wiki1.dee.isep.ipp.pt/lib/exe/fetch.php?media=amplea_-_final_presentation_new.pptx" text:style-name="Internet_20_link" text:visited-style-name="Visited_20_Internet_20_Link">PPTX</text:a> <text:a xlink:type="simple" xlink:href="https://www.eps2023-wiki1.dee.isep.ipp.pt/lib/exe/fetch.php?media=amplea_-_final_presentation_new.pdf" text:style-name="Internet_20_link" text:visited-style-name="Visited_20_Internet_20_Link">PDF</text:a></text:p>
        </text:list-item>
        <text:list-item>
          <text:p text:style-name="Numbering_20_1_Content"> Paper: link to be added</text:p>
        </text:list-item>
        <text:list-item>
          <text:p text:style-name="Numbering_20_1_Content"> Poster: <text:a xlink:type="simple" xlink:href="https://www.eps2023-wiki1.dee.isep.ipp.pt/lib/exe/fetch.php?media=poster_team_1.pdf" text:style-name="Internet_20_link" text:visited-style-name="Visited_20_Internet_20_Link">PDF</text:a> </text:p>
        </text:list-item>
        <text:list-item>
          <text:p text:style-name="Numbering_20_1_Content"> Code: <text:a xlink:type="simple" xlink:href="https://www.eps2023-wiki1.dee.isep.ipp.pt/lib/exe/fetch.php?media=amplea_app-main.zip" text:style-name="Internet_20_link" text:visited-style-name="Visited_20_Internet_20_Link">ZIP</text:a> (<text:a xlink:type="simple" xlink:href="https://github.com/ShadowFurtive/AMPLEA_app" text:style-name="Internet_20_link" text:visited-style-name="Visited_20_Internet_20_Link">https://github.com/ShadowFurtive/AMPLEA_app</text:a>) </text:p>
        </text:list-item>
        <text:list-item>
          <text:p text:style-name="Numbering_20_1_Content"> Manual: <text:a xlink:type="simple" xlink:href="https://www.eps2023-wiki1.dee.isep.ipp.pt/lib/exe/fetch.php?media=team_amplea_manual_final.pdf" text:style-name="Internet_20_link" text:visited-style-name="Visited_20_Internet_20_Link">PDF</text:a> </text:p>
        </text:list-item>
        <text:list-item>
          <text:p text:style-name="Numbering_20_1_Content_Last"> Final video: <text:a xlink:type="simple" xlink:href="https://www.eps2023-wiki1.dee.isep.ipp.pt/lib/exe/fetch.php?media=video_team_amplea.mp4" text:style-name="Internet_20_link" text:visited-style-name="Visited_20_Internet_20_Link">MP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45:59</meta:creation-date>
    <dc:creator>Generated</dc:creator>
    <dc:date>2026-09-13T16::45:59</dc:date>
    <dc:language>en-US</dc:language>
    <meta:editing-cycles>1</meta:editing-cycles>
    <meta:editing-duration>PT0S</meta:editing-duration>
    <dc:title>docs</dc:title>
  </office:meta>
</office:document-meta>
</file>